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9.79cm" style:rel-column-width="5550*"/>
    </style:style>
    <style:style style:name="Tableau1.B" style:family="table-column">
      <style:table-column-properties style:column-width="7.211cm" style:rel-column-width="4088*"/>
    </style:style>
    <style:style style:name="Tableau1.A1" style:family="table-cell">
      <style:table-cell-properties fo:padding="0.097cm" fo:border="none"/>
    </style:style>
    <style:style style:name="P1" style:family="paragraph" style:parent-style-name="Table_20_Contents">
      <style:paragraph-properties fo:line-height="115%"/>
      <style:text-properties fo:color="#ff0000" loext:opacity="100%" style:font-name="Liberation Serif" fo:font-size="12pt" officeooo:rsid="0005f415" officeooo:paragraph-rsid="0005f415" style:font-size-asian="12pt" style:font-size-complex="12pt"/>
    </style:style>
    <style:style style:name="P2" style:family="paragraph" style:parent-style-name="Table_20_Contents">
      <style:paragraph-properties fo:line-height="115%"/>
      <style:text-properties style:font-name="Liberation Serif" fo:font-size="12pt" officeooo:rsid="0005f415" officeooo:paragraph-rsid="0005f415" style:font-size-asian="12pt" style:font-size-complex="12pt"/>
    </style:style>
    <style:style style:name="P3" style:family="paragraph" style:parent-style-name="Standard">
      <style:paragraph-properties fo:line-height="115%"/>
      <style:text-properties style:font-name="Liberation Serif" fo:font-size="12pt" style:font-size-asian="12pt" style:font-size-complex="12pt"/>
    </style:style>
    <style:style style:name="P4" style:family="paragraph" style:parent-style-name="Standard">
      <style:paragraph-properties fo:line-height="115%" fo:text-align="end" style:justify-single-word="false"/>
      <style:text-properties fo:color="#ff0000" loext:opacity="100%" style:font-name="Liberation Serif" fo:font-size="12pt" officeooo:rsid="0005f415" officeooo:paragraph-rsid="0005f415" style:font-size-asian="12pt" style:font-size-complex="12pt"/>
    </style:style>
    <style:style style:name="P5" style:family="paragraph" style:parent-style-name="Standard">
      <style:paragraph-properties fo:margin-top="0.494cm" fo:margin-bottom="0cm" style:contextual-spacing="false" fo:line-height="115%"/>
      <style:text-properties style:font-name="Liberation Serif" fo:font-size="12pt" officeooo:paragraph-rsid="0005f415" style:font-size-asian="12pt" style:font-size-complex="12pt"/>
    </style:style>
    <style:style style:name="P6" style:family="paragraph" style:parent-style-name="Standard">
      <style:paragraph-properties fo:margin-top="0.494cm" fo:margin-bottom="0cm" style:contextual-spacing="false" fo:line-height="115%"/>
      <style:text-properties officeooo:paragraph-rsid="0005f415"/>
    </style:style>
    <style:style style:name="P7" style:family="paragraph" style:parent-style-name="Standard">
      <style:paragraph-properties fo:line-height="115%"/>
    </style:style>
    <style:style style:name="P8" style:family="paragraph" style:parent-style-name="Standard">
      <style:paragraph-properties fo:line-height="115%"/>
      <style:text-properties fo:language="fr" fo:country="CH" style:language-asian="fr" style:country-asian="FR"/>
    </style:style>
    <style:style style:name="P9" style:family="paragraph" style:parent-style-name="Standard">
      <style:paragraph-properties fo:line-height="115%">
        <style:tab-stops>
          <style:tab-stop style:position="11.289cm"/>
        </style:tab-stops>
      </style:paragraph-properties>
      <style:text-properties fo:language="fr" fo:country="CH" officeooo:rsid="000735ec" officeooo:paragraph-rsid="000735ec" style:language-asian="fr" style:country-asian="FR"/>
    </style:style>
    <style:style style:name="T1" style:family="text">
      <style:text-properties fo:color="#222222" loext:opacity="100%" fo:font-family="Arial" style:font-family-generic="swiss" style:font-pitch="variable" fo:font-size="8pt" fo:language="fr" fo:country="CH" style:font-family-asian="'Times New Roman'" style:font-family-generic-asian="system" style:font-pitch-asian="variable" style:font-size-asian="8pt" style:language-asian="fr" style:country-asian="FR" style:font-family-complex="Arial" style:font-family-generic-complex="system" style:font-pitch-complex="variable" style:font-size-complex="8pt"/>
    </style:style>
    <style:style style:name="T2" style:family="text">
      <style:text-properties fo:color="#222222" loext:opacity="100%" fo:language="fr" fo:country="CH" style:font-family-asian="'Times New Roman'" style:font-family-generic-asian="system" style:font-pitch-asian="variable" style:language-asian="fr" style:country-asian="FR" style:font-family-complex="Arial" style:font-family-generic-complex="system" style:font-pitch-complex="variable"/>
    </style:style>
    <style:style style:name="T3" style:family="text">
      <style:text-properties fo:color="#222222" loext:opacity="100%" style:font-name="Liberation Serif" fo:font-size="12pt" fo:language="fr" fo:country="CH" style:font-family-asian="'Times New Roman'" style:font-family-generic-asian="system" style:font-pitch-asian="variable" style:font-size-asian="12pt" style:language-asian="fr" style:country-asian="FR" style:font-family-complex="Arial" style:font-family-generic-complex="system" style:font-pitch-complex="variable" style:font-size-complex="12pt"/>
    </style:style>
    <style:style style:name="T4" style:family="text">
      <style:text-properties fo:language="fr" fo:country="CH" style:language-asian="fr" style:country-asian="FR"/>
    </style:style>
    <style:style style:name="T5" style:family="text">
      <style:text-properties style:text-position="super 58%" fo:language="fr" fo:country="CH" style:language-asian="fr" style:country-asian="FR"/>
    </style:style>
    <style:style style:name="T6" style:family="text">
      <style:text-properties fo:color="#ff0000" loext:opacity="100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1">Prénom Nom</text:p>
            <text:p text:style-name="P1">Adresse</text:p>
            <text:p text:style-name="P1">Domicile</text:p>
          </table:table-cell>
          <table:table-cell table:style-name="Tableau1.A1" office:value-type="string">
            <text:p text:style-name="P2"/>
            <text:p text:style-name="P2"/>
            <text:p text:style-name="P2"/>
            <text:p text:style-name="P2"/>
            <text:p text:style-name="P2">Monsieur Ignacio Cassis</text:p>
            <text:p text:style-name="P2">Chef du Département Fédéral des Affaires Étrangères</text:p>
            <text:p text:style-name="P2">Bundeshaus West</text:p>
            <text:p text:style-name="P2">3003 Bern</text:p>
          </table:table-cell>
        </table:table-row>
      </table:table>
      <text:p text:style-name="P3"/>
      <text:p text:style-name="P4">Ville, date</text:p>
      <text:p text:style-name="P5" loext:marker-style-name="T1"><text:span text:style-name="T2">Monsieur,</text:span></text:p>
      <text:p text:style-name="P6" loext:marker-style-name="T1"><text:span text:style-name="T3">Depuis l'entrée en vigueur du « plan de paix à Gaza » le 10 octobre 2025, l'armée israélienne a tué 1259 personnes à Gaza, dont 300 enfants selon l'UNICEF. </text:span><text:span text:style-name="T4">En parallèle cette même armée occupe 70% du territoire de Gaza. </text:span><text:span text:style-name="T4">Deux millions deux-cent mille (2' 200' 000) Palestiniens survivent sur 125 km</text:span><text:span text:style-name="T5">2</text:span><text:span text:style-name="T4"> .En Cisjordanie, les Palestiniens sont chassés de chez eux ou tués par les colons avec la complicité de l'armée. Depuis le 7 octobre 2023, plus de mille Palestiniens ont trouvé la mort en Cisjordanie occupée dont 240 mineurs selon B'TSelem (centre israélien d'information pour les droits de l'homme.)</text:span></text:p>
      <text:p text:style-name="P7"><text:span text:style-name="T4">Il y a actuellement plus de 9500 prisonniers Palestiniens détenus dans les prisons israéliennes dont plusieurs milliers en détention administrative (sans inculpation ni procès). On compte là aussi de nombreux mineurs.</text:span></text:p>
      <text:p text:style-name="P7"><text:span text:style-name="T4">Itamar Ben Gvir, ministre de la sécurité a déclaré publiquement le 31 juillet, je le cite ;</text:span></text:p>
      <text:p text:style-name="P7"><text:span text:style-name="T4">« Les assassinats à Gaza doivent se poursuivre, il faut encourager l'émigration et Israël doit gagner ». Gagner quoi après un probable génocide et une épuration ethnique systématique ?</text:span></text:p>
      <text:p text:style-name="P7"><text:span text:style-name="T4">Le même, dans un podcast diffusé dimanche 16 août a dit, je cite ;</text:span></text:p>
      <text:p text:style-name="P7"><text:span text:style-name="T4">« Il y a là-bas (Gaza), des gens qui ne méritent pas de vivre, ils ne devraient même pas être nés, Ce ne sont même pas des êtres humains, L'armée israélienne devrait tuer 30 à 40 personnes chaque nuit, pas uniquement ceux qui posent un danger ».</text:span></text:p>
      <text:p text:style-name="P7"><text:span text:style-name="T4">Tous ces propos peuvent être considérés comme un appel au génocide.</text:span></text:p>
      <text:p text:style-name="P7"><text:span text:style-name="T4">Le ministre israélien de la défense Israël Katz veut confier à la police, donc au ministère de monsieur Ben Gvir, le maintien de l'ordre en Cisjordanie occupée.</text:span></text:p>
      <text:p text:style-name="P8">Gageons que la peine de mort plébiscitée par le parlement israélien en avril 2026 à l'encontre des Palestiniens uniquement sera mise en pratique de façon expéditive.…</text:p>
      <text:p text:style-name="P8">Alors je vous demande :</text:p>
      <text:p text:style-name="P7"><text:span text:style-name="T4">Où sont les valeurs que vous dites défendre ? Où plutôt quelles sont-elles ?</text:span></text:p>
      <text:p text:style-name="P8">A part être préoccupé, que comptez-vous faire ?</text:p>
      <text:p text:style-name="P8"/>
      <text:p text:style-name="P7"><text:span text:style-name="T4">Votre silence et votre absence de décisions sont une honte que vous faites rejaillir sur l'ensemble du peuple suisse.</text:span></text:p>
      <text:p text:style-name="P8"/>
      <text:p text:style-name="P8">Veuillez recevoir, Monsieur, mes salutations.</text:p>
      <text:p text:style-name="P9"><text:tab/><text:span text:style-name="T6">signature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CH" style:letter-kerning="true" style:font-name-asian="Noto Serif CJK SC" style:font-size-asian="10.5pt" style:language-asian="zh" style:country-asian="CN" style:font-name-complex="Noto Sans1" style:font-size-complex="12pt" style:language-complex="zxx" style:country-complex="none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CH" style:letter-kerning="true" style:font-name-asian="Noto Serif CJK SC" style:font-size-asian="10.5pt" style:language-asian="zh" style:country-asian="CN" style:font-name-complex="Noto Sans1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atrick Turtschy</meta:initial-creator>
    <meta:creation-date>2026-09-01T10:48:50.755384126</meta:creation-date>
    <dc:date>2026-09-01T11:11:57.450668677</dc:date>
    <dc:creator>Patrick Turtschy</dc:creator>
    <meta:editing-duration>PT12M38S</meta:editing-duration>
    <meta:editing-cycles>2</meta:editing-cycles>
    <meta:generator>LibreOffice/25.2.3.2$Linux_X86_64 LibreOffice_project/520$Build-2</meta:generator>
    <meta:printed-by>Patrick Turtschy</meta:printed-by>
    <meta:print-date>2026-09-01T11:03:23.085670354</meta:print-date>
    <meta:document-statistic meta:table-count="1" meta:image-count="0" meta:object-count="0" meta:page-count="1" meta:paragraph-count="24" meta:word-count="375" meta:character-count="2256" meta:non-whitespace-character-count="1904"/>
  </office:meta>
</office:document-meta>
</file>